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1b0cef" style:font-size-asian="12pt" style:font-weight-asian="bold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2pt" style:text-underline-style="none" fo:font-weight="normal" officeooo:rsid="00317002" officeooo:paragraph-rsid="001b0cef" style:font-size-asian="12pt" style:font-weight-asian="normal" style:font-size-complex="12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" fo:font-size="12pt" fo:language="cs" fo:country="CZ" style:text-underline-style="none" fo:font-weight="normal" officeooo:rsid="00e26140" officeooo:paragraph-rsid="001b0cef" style:font-size-asian="12pt" style:font-weight-asian="normal" style:font-name-complex="Times New Roman" style:font-size-complex="12pt" style:font-weight-complex="bold"/>
    </style:style>
    <style:style style:name="P4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1da5367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5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0e26140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6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1d6f44f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7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1ba02a7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8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35364f5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9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063eb5e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10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35072ad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11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1d72c68" officeooo:paragraph-rsid="001b0cef" style:font-name-asian="Times New Roman" style:font-size-asian="12pt" style:font-weight-asian="normal" style:font-name-complex="Times New Roman" style:font-size-complex="12pt" style:font-weight-complex="bold"/>
    </style:style>
    <style:style style:name="P12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fo:color="#000000" style:font-name="Calibri" fo:font-size="12pt" fo:language="cs" fo:country="CZ" style:text-underline-style="none" fo:font-weight="normal" officeooo:rsid="01d72c68" officeooo:paragraph-rsid="001b0cef" style:font-name-asian="Times New Roman" style:font-size-asian="12pt" style:font-weight-asian="normal" style:font-name-complex="Arial" style:font-size-complex="12pt" style:font-weight-complex="bold"/>
    </style:style>
    <style:style style:name="P13" style:family="paragraph" style:parent-style-name="Standard">
      <style:paragraph-properties fo:margin-left="0cm" fo:margin-right="0.102cm" fo:text-align="start" style:justify-single-word="false" fo:text-indent="0cm" style:auto-text-indent="false">
        <style:tab-stops>
          <style:tab-stop style:position="16.893cm"/>
        </style:tab-stops>
      </style:paragraph-properties>
      <style:text-properties style:font-name="Calibri" fo:font-size="12pt" style:text-underline-style="none" fo:font-weight="normal" officeooo:rsid="010821e9" officeooo:paragraph-rsid="001b0cef" style:font-size-asian="12pt" style:font-weight-asian="normal" style:font-size-complex="12pt" style:font-weight-complex="bold"/>
    </style:style>
    <style:style style:name="T1" style:family="text">
      <style:text-properties officeooo:rsid="00950751"/>
    </style:style>
    <style:style style:name="T2" style:family="text">
      <style:text-properties officeooo:rsid="01d6f44f"/>
    </style:style>
    <style:style style:name="T3" style:family="text">
      <style:text-properties officeooo:rsid="0141b328"/>
    </style:style>
    <style:style style:name="T4" style:family="text">
      <style:text-properties officeooo:rsid="00af1b4a"/>
    </style:style>
    <style:style style:name="T5" style:family="text">
      <style:text-properties officeooo:rsid="00253400"/>
    </style:style>
    <style:style style:name="T6" style:family="text">
      <style:text-properties officeooo:rsid="01c3c58c"/>
    </style:style>
    <style:style style:name="T7" style:family="text">
      <style:text-properties officeooo:rsid="01b9973d"/>
    </style:style>
    <style:style style:name="T8" style:family="text">
      <style:text-properties officeooo:rsid="019c5981"/>
    </style:style>
    <style:style style:name="T9" style:family="text">
      <style:text-properties officeooo:rsid="01d7547f"/>
    </style:style>
    <style:style style:name="T10" style:family="text">
      <style:text-properties officeooo:rsid="01ba02a7"/>
    </style:style>
    <style:style style:name="T11" style:family="text">
      <style:text-properties officeooo:rsid="01d72c68"/>
    </style:style>
    <style:style style:name="T12" style:family="text">
      <style:text-properties officeooo:rsid="010b7800"/>
    </style:style>
    <style:style style:name="T13" style:family="text">
      <style:text-properties officeooo:rsid="0063eb5e"/>
    </style:style>
    <style:style style:name="T14" style:family="text">
      <style:text-properties officeooo:rsid="035364f5"/>
    </style:style>
    <style:style style:name="T15" style:family="text">
      <style:text-properties officeooo:rsid="0034f1c5"/>
    </style:style>
    <style:style style:name="T16" style:family="text">
      <style:text-properties officeooo:rsid="0063eb5e" style:font-name-complex="Arial"/>
    </style:style>
    <style:style style:name="T17" style:family="text">
      <style:text-properties officeooo:rsid="010c33d5" style:font-name-complex="Arial"/>
    </style:style>
    <style:style style:name="T18" style:family="text">
      <style:text-properties officeooo:rsid="01d72c68" style:font-name-complex="Arial"/>
    </style:style>
    <style:style style:name="T19" style:family="text">
      <style:text-properties fo:language="cs" fo:country="CZ" officeooo:rsid="035072ad" style:font-name-complex="Arial"/>
    </style:style>
    <style:style style:name="T20" style:family="text">
      <style:text-properties officeooo:rsid="01096452"/>
    </style:style>
    <style:style style:name="T21" style:family="text">
      <style:text-properties officeooo:rsid="01dae05b"/>
    </style:style>
    <style:style style:name="T22" style:family="text">
      <style:text-properties officeooo:rsid="035072ad"/>
    </style:style>
    <style:style style:name="T23" style:family="text">
      <style:text-properties style:text-position="super 58%" officeooo:rsid="035072ad"/>
    </style:style>
    <style:style style:name="T24" style:family="text">
      <style:text-properties officeooo:rsid="01db3733"/>
    </style:style>
    <style:style style:name="T25" style:family="text">
      <style:text-properties officeooo:rsid="01dd01e1"/>
    </style:style>
    <style:style style:name="T26" style:family="text">
      <style:text-properties officeooo:rsid="01eb1901"/>
    </style:style>
    <style:style style:name="T27" style:family="text">
      <style:text-properties officeooo:rsid="00e8a38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snesení č.<text:span text:style-name="T2">30</text:span><text:span text:style-name="T3"> </text:span><text:span text:style-name="T4"><text:s/></text:span></text:p>
      <text:p text:style-name="P1">z<text:span text:style-name="T5">e</text:span> zasedání zastupitelstva obce Dyjákovičky</text:p>
      <text:p text:style-name="P2">konaného dne <text:span text:style-name="T6">1</text:span><text:span text:style-name="T2">4.12</text:span><text:span text:style-name="T7">.</text:span><text:span text:style-name="T8">2016</text:span></text:p>
      <text:p text:style-name="P3"/>
      <text:p text:style-name="P5"/>
      <text:p text:style-name="P5">Zastupitelstvo obce po projednání :</text:p>
      <text:p text:style-name="P5"/>
      <text:p text:style-name="P5"/>
      <text:p text:style-name="P6">30/1)<text:span text:style-name="T9"> </text:span><text:span text:style-name="T10">schvaluje rozpočtové opatření č.</text:span><text:span text:style-name="T9">9</text:span><text:span text:style-name="T10">/2016</text:span></text:p>
      <text:p text:style-name="P7"/>
      <text:p text:style-name="P7"/>
      <text:p text:style-name="P6">30/2)<text:span text:style-name="T11"> </text:span><text:span text:style-name="T12">zplnomocňuje starostu ke schválení posledního rozpočtového opatření </text:span><text:span text:style-name="T13">roku 201</text:span><text:span text:style-name="T11">6</text:span><text:span text:style-name="T13"> č.</text:span><text:span text:style-name="T14">1</text:span><text:span text:style-name="T11">0</text:span><text:span text:style-name="T13">/201</text:span><text:span text:style-name="T11">6</text:span></text:p>
      <text:p text:style-name="P8"/>
      <text:p text:style-name="P8"/>
      <text:p text:style-name="P6">30/3)<text:span text:style-name="T9"> </text:span><text:span text:style-name="T15">schvaluje rozpočtové provizorium na rok 201</text:span><text:span text:style-name="T9">7</text:span><text:span text:style-name="T15"> včetně pravidel </text:span><text:span text:style-name="T13">rozpočtového provizoria</text:span></text:p>
      <text:p text:style-name="P9"/>
      <text:p text:style-name="P9"/>
      <text:p text:style-name="P6">30/4)<text:span text:style-name="T11"> </text:span><text:span text:style-name="T13">schvaluje místní poplatek za </text:span><text:span text:style-name="T16">provoz systému shromažďování, sběru, </text:span><text:span text:style-name="T17">přepravy, třídění,</text:span><text:span text:style-name="T16"> </text:span></text:p>
      <text:p text:style-name="P13"><text:span text:style-name="T16"><text:s text:c="14"/>využívání a odstraňování komunálních odpadů pro rok 201</text:span><text:span text:style-name="T18">7</text:span><text:span text:style-name="T16"> v nezměněné </text:span><text:span text:style-name="T19">výši </text:span></text:p>
      <text:p text:style-name="P12"><text:s text:c="14"/>tj.400,-Kč/obyvatel nebo rekreační objekt</text:p>
      <text:p text:style-name="P12"/>
      <text:p text:style-name="P12"/>
      <text:p text:style-name="P6">30/5)<text:span text:style-name="T11"> </text:span><text:span text:style-name="T20">schvaluje cenu za pronájem hrobového místa na rok 201</text:span><text:span text:style-name="T21">7</text:span><text:span text:style-name="T20"> ve výši </text:span><text:span text:style-name="T22">5,-Kč/m</text:span><text:span text:style-name="T23">2</text:span><text:span text:style-name="T22">/rok</text:span></text:p>
      <text:p text:style-name="P10"/>
      <text:p text:style-name="P10"/>
      <text:p text:style-name="P6">30/6)<text:span text:style-name="T11"> </text:span><text:span text:style-name="T15">I.</text:span><text:span text:style-name="T11"> </text:span><text:span text:style-name="T15">schvaluje návrh rozpočtu na rok 201</text:span><text:span text:style-name="T9">7</text:span><text:span text:style-name="T15">, závazným ukazatelem rozpočtu </text:span><text:span text:style-name="T11">je paragraf </text:span></text:p>
      <text:p text:style-name="P11"><text:s text:c="10"/>II. nařizuje vyvěsit návrh rozpočtu na úřední desku</text:p>
      <text:p text:style-name="P6"/>
      <text:p text:style-name="P6"/>
      <text:p text:style-name="P4">30/7) <text:span text:style-name="T24">schvaluje Směrnici č.1/2016 pro vedení účetnictví</text:span></text:p>
      <text:p text:style-name="P4"><text:span text:style-name="T24"/></text:p>
      <text:p text:style-name="P4"><text:span text:style-name="T24"/></text:p>
      <text:p text:style-name="P4"><text:span text:style-name="T24">30/8) I.</text:span><text:span text:style-name="T25"> souhlasí s prodejem pozemků p.č.802/70 o výměře 80m2 a p.č.802/71 o výměře 58m2</text:span></text:p>
      <text:p text:style-name="P4"><text:span text:style-name="T25"><text:s text:c="10"/>II. </text:span><text:span text:style-name="T26">nařizuje vyvěšení záměru prodeje pozemk</text:span><text:span text:style-name="T25">ů</text:span><text:span text:style-name="T26"> p.č.802/</text:span><text:span text:style-name="T25">70</text:span><text:span text:style-name="T26"> o výměře </text:span><text:span text:style-name="T25">80</text:span><text:span text:style-name="T26">m2 </text:span><text:span text:style-name="T25">a p.č.802/71 </text:span></text:p>
      <text:p text:style-name="P4"><text:span text:style-name="T25"><text:s text:c="14"/>o výměře 58m2</text:span><text:span text:style-name="T27">na úřední desku,</text:span><text:span text:style-name="T25"> </text:span><text:span text:style-name="T1">zodpovídá starosta</text:span></text:p>
      <text:p text:style-name="P4"><text:span text:style-name="T1"/></text:p>
      <text:p text:style-name="P4"><text:span text:style-name="T1"/></text:p>
      <text:p text:style-name="P4"><text:span text:style-name="T1"/></text:p>
      <text:p text:style-name="P4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2-15T14:58:49.48</meta:creation-date>
    <dc:date>2016-12-15T14:59:59.01</dc:date>
    <meta:editing-duration>P0D</meta:editing-duration>
    <meta:editing-cycles>1</meta:editing-cycles>
    <meta:document-statistic meta:table-count="0" meta:image-count="0" meta:object-count="0" meta:page-count="1" meta:paragraph-count="17" meta:word-count="143" meta:character-count="1105" meta:non-whitespace-character-count="911"/>
    <meta:generator>LibreOffice/4.0.3.3$Windows_x86 LibreOffice_project/0eaa50a932c8f2199a615e1eb30f7ac74279539</meta:generator>
  </office:meta>
</office:document-meta>
</file>